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erbouw recreatiewoning Boterpol 61, 8438 ST Wat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Boterpol 61, 8438 ST Wateren, verbouw recreatiewoning (aanvraagdatum 21-07-2026, zaaknummer 170148600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5846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48600</meta:user-defined>
    <dc:language>nl</dc:language>
    <meta:user-defined meta:name="OVERHEIDop.locatietype/OVERHEIDop.gebiedsmarkering">Punt</meta:user-defined>
    <meta:user-defined meta:name="DC.title">Aangevraagde omgevingsvergunning verbouw recreatiewoning Boterpol 61, 8438 ST Wateren.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66</meta:user-defined>
    <meta:user-defined meta:name="OVERHEIDop.GmbID/DC.identifier">gmb-2026-358466</meta:user-defined>
    <meta:user-defined meta:name="OVERHEIDop.versieInformatie"/>
  </office:meta>
</office:document-meta>
</file>