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Hoek Beethovenstraat en Maurice Ravellaan, Nadia en Lili Boulangerplantsoen 804, Amsterdam - Oprichten 2 gebouwen met appartementen, kantoren en voorzieningen (Kavel C en D - The Harmony)</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oprichten van twee gebouwen met appartementen, kantoren en voorzieningen (Kavel C en D - The Harmony).</text:p>
            <text:p text:style-name="common-al">Aanvrager: Zadelhoff Development II V.O.F.</text:p>
            <text:p text:style-name="common-al">Zaaknummer: OD2026-0045181</text:p>
            <text:p text:style-name="common-al">DSO nummer: 2026071001180</text:p>
            <text:p text:style-name="common-al">Ontvangstdatum aanvraag: 10-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846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6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6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5181</meta:user-defined>
    <meta:user-defined meta:name="DCTERMS.abstract">het oprichten van twee gebouwen met appartementen, kantoren en voorzieningen (Kavel C en D - The Harmony)</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Hoek Beethovenstraat en Maurice Ravellaan, Nadia en Lili Boulangerplantsoen 804, Amsterdam - Oprichten 2 gebouwen met appartementen, kantoren en voorzieningen (Kavel C en D - The Harmony)</meta:user-defined>
    <meta:user-defined meta:name="DCTERMS.W3CDTF/DCTERMS.available">2026-07-27</meta:user-defined>
    <meta:user-defined meta:name="DCTERMS.W3CDTF/OVERHEIDop.jaargang">2026</meta:user-defined>
    <meta:user-defined meta:name="OVERHEIDop.publicationIssue">358462</meta:user-defined>
    <meta:user-defined meta:name="OVERHEIDop.GmbID/DC.identifier">gmb-2026-358462</meta:user-defined>
    <meta:user-defined meta:name="OVERHEIDop.versieInformatie"/>
  </office:meta>
</office:document-meta>
</file>