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Schenkeldijk 44 in 's-Gravend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juli 2026 een besluit genomen op de aanvraag met zaaknummer Z2026-00001285 voor een omgevingsvergunning op locatie Schenkeldijk 44 in 's-Gravendeel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vervangen en vergroten van de aanbouw met een verdieping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31 augustus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5845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5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5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285</meta:user-defined>
    <dc:language>nl</dc:language>
    <meta:user-defined meta:name="OVERHEIDop.locatietype/OVERHEIDop.gebiedsmarkering">Vlak</meta:user-defined>
    <meta:user-defined meta:name="DC.title">Kennisgeving besluit op aanvraag omgevingsvergunning Schenkeldijk 44 in 's-Gravendeel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453</meta:user-defined>
    <meta:user-defined meta:name="OVERHEIDop.GmbID/DC.identifier">gmb-2026-358453</meta:user-defined>
    <meta:user-defined meta:name="OVERHEIDop.versieInformatie"/>
  </office:meta>
</office:document-meta>
</file>