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52801382, Hazepad tegenover Dwarskade 41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vangen fietsbrug</text:p>
            <text:p text:style-name="common-al">DSO-Verzoeknummer: 2026052801382</text:p>
            <text:p text:style-name="common-al">Locatie: Hazepad tegenover Dwarskade 41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22-07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52801382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5844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1352</meta:user-defined>
    <meta:user-defined meta:name="DCTERMS.abstract">Vervangen fietsbru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52801382, Hazepad tegenover Dwarskade 41 Nootdorp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42</meta:user-defined>
    <meta:user-defined meta:name="OVERHEIDop.GmbID/DC.identifier">gmb-2026-358442</meta:user-defined>
    <meta:user-defined meta:name="OVERHEIDop.versieInformatie"/>
  </office:meta>
</office:document-meta>
</file>