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Eindhovenseweg 66C, 5554AD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2-07-2026 een aanvraag omgevingsvergunning ontvangen.</text:p>
            <text:p text:style-name="common-al">Het betreft een aanvraag op locatie Eindhovenseweg 66C 5554AD Valkenswaard met omschrijving bouwen opbouw en zaaknummer <text:span text:style-name="nadrukvet">506777</text:span>.</text:p>
            <text:p text:style-name="common-al">De zaak is geregistreerd onder nummer 506777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5842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06777</meta:user-defined>
    <meta:user-defined meta:name="DCTERMS.abstract">bouwen opbouw, Eindhovenseweg 66C</meta:user-defined>
    <dc:language>nl</dc:language>
    <meta:user-defined meta:name="OVERHEIDop.locatietype/OVERHEIDop.gebiedsmarkering">Vlak</meta:user-defined>
    <meta:user-defined meta:name="DC.title">Ingediende aanvraag omgevingsvergunning Eindhovenseweg 66C, 5554AD Valkenswaar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25</meta:user-defined>
    <meta:user-defined meta:name="OVERHEIDop.GmbID/DC.identifier">gmb-2026-358425</meta:user-defined>
    <meta:user-defined meta:name="OVERHEIDop.versieInformatie"/>
  </office:meta>
</office:document-meta>
</file>