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Binckhorstlaan 297,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Puincontainer, Het plaatsen van en puincontainer van 15-5-2026 t/m 30-10-2026 ter hoogte van locatie Binckhorstlaan 297 op de locatie Binckhorstlaan 297, Den Haag </text:p>
            <text:p text:style-name="common-al">
            
          </text:p>
            <text:p text:style-name="common-al">Ons kenmerk: VTH2026-55461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Laak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inckhorstlaan 297, Den Haag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27-07-2026</text:p>
            <text:p text:style-name="common-al">
            
          </text:p>
            <text:p text:style-name="common-al">
            
          </text:p>
            <text:p text:style-name="common-al">Ons besluit: u krijgt een vergunning van rechtswege</text:p>
            <text:p text:style-name="common-al">De adviserende partijen hebben geen bezwaar tegen uw aanvraag. Wij zien ook geen reden om de vergunning te weigeren. Daarom beoordelen wij uw aanvraag positief. We geven u een vergunning voor het plaatsen van en puincontainers ten behoeve van bouwwerkzaamheden. </text:p>
            <text:p text:style-name="common-al">
            
          </text:p>
            <text:p text:style-name="common-al">De vergunning bestaat uit het volgende: </text:p>
            <text:p text:style-name="common-al">•	Object(en): Puincontainer met een totale oppervlakte van 37m2.</text:p>
            <text:p text:style-name="common-al">•	Afmeting: Lengte 15 meter x breedte/diepte 2,5 meter.</text:p>
            <text:p text:style-name="common-al">•	Locatie: ter hoogte van Binckhorstlaan 297.  </text:p>
            <text:p text:style-name="common-al">•	Geldig van 15 mei tot en met 30 oktober 2026. 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 doen.</text:p>
            <text:p text:style-name="common-al">
            
          </text:p>
            <text:p text:style-name="common-al">Mail als u vragen heeft naar [Geanonimiseerd].</text:p>
            <text:p text:style-name="common-al">Of bel naar de heer [Geanonimiseerd] op nummer [Geanonimiseerd].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11 mei 2026 voor advies voorgelegd aan onderstaande partijen.</text:p>
            <text:p text:style-name="common-al">
            
          </text:p>
            <text:p text:style-name="common-al">Advies wegbeheerder van het stadsdeel Laak</text:p>
            <text:p text:style-name="common-al">In het advies van 22 mei 2026 adviseert de wegbeheerder positief onder voorwaarden vanuit het oogpunt van hinder voor de omgeving en/of een inbreuk op het doelmatig onderhoud en beheer van de weg.</text:p>
            <text:p text:style-name="common-al">
            
          </text:p>
            <text:p text:style-name="common-al">Advies Commissie Openbare Ruimte (ACOR)</text:p>
            <text:p text:style-name="common-al">In het advies van 20 juli 2026 adviseert ACOR positief over de aanvraa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vrije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•	Er dient een vooropname gemaakt te worden van het terrein voordat het depot wordt ingericht. Na afloop van het gebruik dient het terrein in vergelijkbare of betere staat opgeleverd te word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3.	Voor het in stand houden van de bouwplaats/opslag wordt er een huurovereenkomst afgesloten welke opgesteld wordt door de wegbeheerder en getekend wordt door de aanvrager en de stadsdeeldirecteur van het stadsdeel Laak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last-al">Deze beschikking is elektronisch aangemaakt en goedgekeurd en daarom niet ondert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84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5461</meta:user-defined>
    <meta:user-defined meta:name="DCTERMS.abstract">Puincontainer, Het plaatsen van en puincontainer van 15-5-2026 t/m 30-10-2026 ter hoogte van locatie Binckhorstlaan 297</meta:user-defined>
    <dc:language>nl</dc:language>
    <meta:user-defined meta:name="OVERHEIDop.locatietype/OVERHEIDop.gebiedsmarkering">Vlak</meta:user-defined>
    <meta:user-defined meta:name="DC.title">APV Vergunning - Besluiten, Binckhorstlaan 297, Den Haag</meta:user-defined>
    <meta:user-defined meta:name="OVERHEIDop.datumEindeReactietermijn">2026-09-01</meta:user-defined>
    <meta:user-defined meta:name="OVERHEIDop.terinzageleggingBG">https://www.digitale-inzage.nl/Den%20Haag/dossier/rpvENGaHbUu3dE4YYroapw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19</meta:user-defined>
    <meta:user-defined meta:name="OVERHEIDop.GmbID/DC.identifier">gmb-2026-358419</meta:user-defined>
    <meta:user-defined meta:name="OVERHEIDop.versieInformatie"/>
  </office:meta>
</office:document-meta>
</file>