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schillende locaties over Noord-Beveland - verlenen vergunning voor het organiseren van Kunstspoor kunstroute 22-23 en 29-30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De burgemeester van Noord-Beveland maakt bekend dat zij de aanvraag voor het organiseren van Kunstspoor kunstroute 22-23 en 29-30 augustus 2026 op de locatie Verschillende locaties over Noord-Beveland heeft <text:span text:style-name="nadrukcur"><text:span text:style-name="nadrukvet">verleend</text:span></text:span>.</text:p>
            <text:p text:style-name="common-al">Ons kenmerk: Z2026-00448</text:p>
            <text:p text:style-name="common-al">
            <text:span text:style-name="nadrukvet">Categorie</text:span>
          </text:p>
            <text:p text:style-name="common-al">Evenementenvergunning</text:p>
            <text:p text:style-name="common-al">
            <text:span text:style-name="nadrukvet">Locatie</text:span>
          </text:p>
            <text:p text:style-name="common-al">Verschillende locaties over Noord-Beveland</text:p>
            <text:p text:style-name="common-al">
            <text:span text:style-name="nadrukvet">Datum bekendmaking besluit </text:span>
          </text:p>
            <text:p text:style-name="common-al">23 juli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de burgemeester.</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584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448</meta:user-defined>
    <meta:user-defined meta:name="DCTERMS.abstract">Verschillende locaties over Noord-Beveland - verlenen vergunning voor het organiseren van Kunstspoor kunstroute 22-23 en 29-30 augustus 2026</meta:user-defined>
    <dc:language>nl</dc:language>
    <meta:user-defined meta:name="OVERHEIDop.locatietype/OVERHEIDop.gebiedsmarkering">Lijn</meta:user-defined>
    <meta:user-defined meta:name="DC.title">Verschillende locaties over Noord-Beveland - verlenen vergunning voor het organiseren van Kunstspoor kunstroute 22-23 en 29-30 augustus 2026</meta:user-defined>
    <meta:user-defined meta:name="DCTERMS.W3CDTF/DCTERMS.available">2026-07-27</meta:user-defined>
    <meta:user-defined meta:name="DCTERMS.W3CDTF/OVERHEIDop.jaargang">2026</meta:user-defined>
    <meta:user-defined meta:name="OVERHEIDop.publicationIssue">358415</meta:user-defined>
    <meta:user-defined meta:name="OVERHEIDop.GmbID/DC.identifier">gmb-2026-358415</meta:user-defined>
    <meta:user-defined meta:name="OVERHEIDop.versieInformatie"/>
  </office:meta>
</office:document-meta>
</file>