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Ringbaan-Noord 185, 5046AB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3 juni 2026, geregistreerd onder zaak(nummer) Z2026-00006987, aangaande:</text:p>
            <text:p text:style-name="common-al">Omschrijving:<text:span text:style-name="nadrukvet"> Het vernieuwen van voorgevel en renovatie van overige gevels inclusief het toevoegen van reclame</text:span></text:p>
            <text:p text:style-name="common-al">Locatie: <text:span text:style-name="nadrukvet">Ringbaan-Noord 185, 5046AB Tilburg</text:span></text:p>
            <text:p text:style-name="common-al">Besloten is de aangevraagde vergunning te verlenen.</text:p>
            <text:p text:style-name="common-al">Het besluit heeft betrekking op de volgende activiteiten:</text:p>
            <text:list text:style-name="id1-3-2-1-1-6">
              <text:list-item text:style-override="id1-3-2-1-1-6-1">
                <text:number>•</text:number>
                <text:p text:style-name="al">Bouwactiviteit (omgevingsplan);</text:p>
              </text:list-item>
              <text:list-item text:style-override="id1-3-2-1-1-6-2">
                <text:number>•</text:number>
                <text:p text:style-name="al">Bouwactiviteit (technisch).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3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6987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06987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58414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41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41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referentienummer">Rx.Mission zaak Z2026-00006987</meta:user-defined>
    <meta:user-defined meta:name="DCTERMS.abstract">Z2026-00006987 - vernieuwen van voorgevel en renovatie van overige gevels incl toevoegen reclame</meta:user-defined>
    <dc:language>nl</dc:language>
    <meta:user-defined meta:name="OVERHEIDop.locatietype/OVERHEIDop.gebiedsmarkering">Vlak</meta:user-defined>
    <meta:user-defined meta:name="DC.title">Besluit op aanvraag omgevingsvergunning, Ringbaan-Noord 185, 5046AB Tilburg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414</meta:user-defined>
    <meta:user-defined meta:name="OVERHEIDop.GmbID/DC.identifier">gmb-2026-358414</meta:user-defined>
    <meta:user-defined meta:name="OVERHEIDop.versieInformatie"/>
  </office:meta>
</office:document-meta>
</file>