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erbouw en verlenging woonboerderij Lhee 91, 7991 PK Dwingelo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Lhee 91, 7991 PK Dwingeloo, verbouw en verlenging woonboerderij (aanvraagdatum 17-07-2026, zaaknummer 170147591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5841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1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1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0147591</meta:user-defined>
    <dc:language>nl</dc:language>
    <meta:user-defined meta:name="OVERHEIDop.locatietype/OVERHEIDop.gebiedsmarkering">Punt</meta:user-defined>
    <meta:user-defined meta:name="DC.title">Aangevraagde omgevingsvergunning verbouw en verlenging woonboerderij Lhee 91, 7991 PK Dwingeloo.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412</meta:user-defined>
    <meta:user-defined meta:name="OVERHEIDop.GmbID/DC.identifier">gmb-2026-358412</meta:user-defined>
    <meta:user-defined meta:name="OVERHEIDop.versieInformatie"/>
  </office:meta>
</office:document-meta>
</file>