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tena - Verlengen beslistermijn omgevingsvergunning voor het splitsen van een woning (bouwtechnisch) aan Grotestraat 16, 4264 RL 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de beslistermijn van een aanvraag voor een omgevingsvergunning verlengd. De vergunning is aangevraagd voor het splitsen van een woning (bouwtechnisch) aan Grotestraat 16, 4264 RL Veen (2026-020675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</text:p>
            <text:p text:style-name="common-al">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04-05-2026. De gemeente heeft de beslistermijn met zes weken verlengd</text:p>
            <text:p text:style-name="common-al">en neemt daarom waarschijnlijk voor 07-09-2026 een besluit. ls de vergunning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Via de website van de gemeente Altena kunt u een informatieverzoek indienen om de</text:p>
            <text:p text:style-name="last-al">vergunning digitaal te bekijken. Kijk daarvoor op gemeentealtena.nl/informatieverzoek of bel naa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358405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40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40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020675</meta:user-defined>
    <meta:user-defined meta:name="DCTERMS.abstract">het splitsen van een woning (bouwtechnisch)</meta:user-defined>
    <dc:language>nl</dc:language>
    <meta:user-defined meta:name="OVERHEIDop.locatietype/OVERHEIDop.gebiedsmarkering">Punt</meta:user-defined>
    <meta:user-defined meta:name="DC.title">Gemeente Altena - Verlengen beslistermijn omgevingsvergunning voor het splitsen van een woning (bouwtechnisch) aan Grotestraat 16, 4264 RL Veen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405</meta:user-defined>
    <meta:user-defined meta:name="OVERHEIDop.GmbID/DC.identifier">gmb-2026-358405</meta:user-defined>
    <meta:user-defined meta:name="OVERHEIDop.versieInformatie"/>
  </office:meta>
</office:document-meta>
</file>