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Nassaustraat 37, 3258AR Den Bo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juli 2026 een besluit genomen op de aanvraag met zaaknummer Z2025-01532 voor een omgevingsvergunning betreffende het wijzigen van de bestemming kantoor naar wonen op locatie Nassaustraat 37, 3258AR Den Bommel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Zorgt u ervoor dat u dit doet binnen zes weken na de datum van verzending van dit beslui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         uw naam en adres;</text:p>
            <text:p text:style-name="common-al">·          de datum van de brief;</text:p>
            <text:p text:style-name="common-al">·          een omschrijving van het besluit;</text:p>
            <text:p text:style-name="common-al">·          de redenen waarom u het niet eens bent met het besluit;</text:p>
            <text:p text:style-name="common-al">·         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5837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7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7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1532</meta:user-defined>
    <meta:user-defined meta:name="DCTERMS.abstract">het wijzigen van bestemming kantoor naar wonen</meta:user-defined>
    <dc:language>nl</dc:language>
    <meta:user-defined meta:name="OVERHEIDop.locatietype/OVERHEIDop.gebiedsmarkering">Vlak</meta:user-defined>
    <meta:user-defined meta:name="DC.title">Kennisgeving besluit op aanvraag omgevingsvergunning Nassaustraat 37, 3258AR Den Bomm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58378</meta:user-defined>
    <meta:user-defined meta:name="OVERHEIDop.GmbID/DC.identifier">gmb-2026-358378</meta:user-defined>
    <meta:user-defined meta:name="OVERHEIDop.versieInformatie"/>
  </office:meta>
</office:document-meta>
</file>