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Aanvragen extra huisnummer op de locatie West Kinderdijk 119 te Alblasserdam zaaknummer 9003668622</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Aanvragen extra huisnummer op de locatie West Kinderdijk 119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8 augustus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5834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4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34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Aanvragen extra huisnummer op de locatie West Kinderdijk 119 te Alblasserdam zaaknummer 9003668622</meta:user-defined>
    <meta:user-defined meta:name="DCTERMS.W3CDTF/DCTERMS.available">2026-07-27</meta:user-defined>
    <meta:user-defined meta:name="DCTERMS.W3CDTF/OVERHEIDop.jaargang">2026</meta:user-defined>
    <meta:user-defined meta:name="OVERHEIDop.publicationIssue">358340</meta:user-defined>
    <meta:user-defined meta:name="OVERHEIDop.GmbID/DC.identifier">gmb-2026-358340</meta:user-defined>
    <meta:user-defined meta:name="OVERHEIDop.versieInformatie"/>
  </office:meta>
</office:document-meta>
</file>