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tijdelijke werkwegen aan Erica, Spottersweg en Dirk Noordhoflaan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mgevingsvergunning ontvangen. De vergunning is aangevraagd voor het aanleggen van tijdelijke werkwegen aan Erica, Spottersweg en Dirk Noordhoflaan in Oirschot. Het kenmerk van de gemeente voor deze zaak is 082382453.</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2-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5833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3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3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2382453</meta:user-defined>
    <meta:user-defined meta:name="DCTERMS.abstract">aanleggen van tijdelijke werkwegen</meta:user-defined>
    <dc:language>nl</dc:language>
    <meta:user-defined meta:name="OVERHEIDop.locatietype/OVERHEIDop.gebiedsmarkering">Vlak</meta:user-defined>
    <meta:user-defined meta:name="DC.title">Aanvraag vergunning voor het aanleggen van tijdelijke werkwegen aan Erica, Spottersweg en Dirk Noordhoflaan in Oirschot</meta:user-defined>
    <meta:user-defined meta:name="DCTERMS.W3CDTF/DCTERMS.available">2026-07-27</meta:user-defined>
    <meta:user-defined meta:name="DCTERMS.W3CDTF/OVERHEIDop.jaargang">2026</meta:user-defined>
    <meta:user-defined meta:name="OVERHEIDop.publicationIssue">358334</meta:user-defined>
    <meta:user-defined meta:name="OVERHEIDop.GmbID/DC.identifier">gmb-2026-358334</meta:user-defined>
    <meta:user-defined meta:name="OVERHEIDop.versieInformatie"/>
  </office:meta>
</office:document-meta>
</file>