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Dijkstraat 42, 9901AT Appinge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2 juli 2026 heeft de gemeente Eemsdelta een aanvraag ontvangen voor het realiseren van een appartement op de locatie Dijkstraat 42, 9901AT Appingedam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58328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32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32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3854</meta:user-defined>
    <meta:user-defined meta:name="DCTERMS.abstract">22 juli 2026 voor het realiseren van een appartement op de locatie Dijkstraat 42, 9901AT Appingedam.</meta:user-defined>
    <dc:language>nl</dc:language>
    <meta:user-defined meta:name="OVERHEIDop.locatietype/OVERHEIDop.gebiedsmarkering">Vlak</meta:user-defined>
    <meta:user-defined meta:name="DC.title">Kennisgeving ontvangst aanvraag omgevingsvergunning Dijkstraat 42, 9901AT Appingeda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8328</meta:user-defined>
    <meta:user-defined meta:name="OVERHEIDop.GmbID/DC.identifier">gmb-2026-358328</meta:user-defined>
    <meta:user-defined meta:name="OVERHEIDop.versieInformatie"/>
  </office:meta>
</office:document-meta>
</file>