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7-23085015ie1253386-0aab-44ed-b488-c5391d6a8b05.png" manifest:media-type="image/png"/>
  <manifest:file-entry manifest:full-path="Pictures/Schermafbeelding2026-07-23085213i085a7bc9-e9e4-41c3-808a-2cf441a5a2a3.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4-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keersbesluit voor het instellen van een voetgangerszone nabij Dorpsplein te Westervoort </text:p>
      <text:section text:name="regeling_id1-3-2" text:style-name="regeling">
        <text:section text:name="aanhef_id1-3-2-1" text:style-name="aanhef">
          <text:section text:name="considerans_id1-3-2-1-1" text:style-name="considerans">
            <text:p text:style-name="considerans.al">
            <text:span text:style-name="nadrukvet">Gelet op: </text:span>
          </text:p>
            <text:p text:style-name="considerans.al">De bepalingen in de Wegenverkeerswet 1994 (WVW 1994), het Reglement Verkeersregels en Verkeerstekens 1990 (RW 1990) en het Besluit Administratieve Bepalingen inzake het Wegverkeer (BABW); </text:p>
            <text:p text:style-name="considerans.al">Artikel 18, lid 1 onder d. van de WVW 1994, waarin het college van burgemeester en wethouders het bevoegd gezag is voor het nemen van dit verkeersbesluit en dat deze bevoegdheid op grond van het mandaatbesluit van 2017 is gemandateerd aan de Medewerker Verkeer van de afdeling Realisatie &amp; Beheer; </text:p>
            <text:p text:style-name="considerans.al">Op grond van artikel 18, eerste lid, onder d, van de Wegenverkeerswet 1994 zijn wij bevoegd dit verkeersbesluit te nemen;</text:p>
            <text:p text:style-name="considerans.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nsiderans.al">
            <text:span text:style-name="nadrukvet">Uit het oogpunt van:</text:span>
          </text:p>
            <text:p text:style-name="considerans.al">het waarborgen van de verkeersveiligheid (voor voetgangers) en verbeteren van de leefbaarheid elektrische mobiliteit, dat tot één van de actiepunten behoort van het college van burgemeester en wethouders;</text:p>
            <text:p text:style-name="considerans.al">het voorkomen of beperken van door het (auto- en fiets) verkeer veroorzaakte overlast, hinder of schade;</text:p>
            <text:p text:style-name="considerans.al">het in stand houden van het voor voetgangers voorziene deel van het centrum en het waarborgen van de bruikbaarheid daarvan.</text:p>
            <text:p text:style-name="considerans.al">
            <text:span text:style-name="nadrukvet">Is het gewenst om:</text:span>
          </text:p>
            <text:p text:style-name="considerans.al">Het Dorpsplein te Westervoort (deel dat is omgeven door de winkels) aan te duiden als voetgangerszone.</text:p>
            <text:p text:style-name="considerans.al">
            <text:span text:style-name="nadrukvet">Overwegende:</text:span>
          </text:p>
            <text:p text:style-name="considerans.al">dat het Dorpsplein gelegen is binnen de bebouwde kom van Westervoort;</text:p>
            <text:p text:style-name="considerans.al">dat het Dorpsplein in beheer is bij de gemeente Westervoort;</text:p>
            <text:p text:style-name="considerans.al">dat het Dorpsplein een weg is als bedoeld in artikel 18, lid 1 onder d van de WVW 1994;</text:p>
            <text:p text:style-name="considerans.al">dat gelet op bovengenoemd artikel het college van burgemeester en wethouders van Westervoort bevoegd is verkeersbesluiten te nemen voor deze weg;</text:p>
            <text:p text:style-name="considerans.al">dat gelet op bovengenoemd artikel het college van burgemeester en wethouders het bevoegd gezag is voor het nemen van dit verkeersbesluit en dat deze bevoegdheid op grond van de mandaatregeling 1Stroom 2020 is gemandateerd aan de ambtenaren belast met verkeerszaken van de afdeling Realisatie &amp; Beheer;</text:p>
            <text:p text:style-name="considerans.al">dat de gemeentelijke wegencategorisering van Westervoort is opgenomen in Verkeersplan Westervoort;</text:p>
            <text:p text:style-name="considerans.al">dat deze categorisering aansluit op de categorisering, zoals bedoeld in het landelijke beleid Duurzaam Veilig;</text:p>
            <text:p text:style-name="considerans.al">dat het Dorpsplein, gelegen tussen de Kerkstraat, Dorpstraat, Zuidelijke Parallelweg en parkeerterrein Dorpsplein gecategoriseerd is als erftoegangsweg binnen de bebouwde kom en de wegen daarmee deel uitmaken van het verblijfsgebied;</text:p>
            <text:p text:style-name="considerans.al">dat de verkeersfunctie in een verblijfsgebied ondergeschikt is aan de verblijfsfunctie;</text:p>
            <text:p text:style-name="considerans.al">dat aan het Dorpsplein zoals omschreven diverse winkels, horeca en het gemeentehuis zijn gevestigd;</text:p>
            <text:p text:style-name="considerans.al">dat bij de inrichting van de openbare ruimte het Dorpsplein in mindere mate rekening is gehouden met het op logische en begrijpelijke wijze scheiden van de verschillende soorten verkeers- deelnemers;</text:p>
            <text:p text:style-name="considerans.al">dat bij de gemeente opmerkingen binnen zijn gekomen over de onduidelijke scheiding tussen rijbaan, fietspad en trottoir, en de openbare ruimte op een oneigenlijke manier door de verschillende soorten verkeersdeelnemers wordt gebruikt;</text:p>
            <text:p text:style-name="considerans.al">dat door deze onduidelijkheid in het verkeer onverwachte, hinderlijke of zelfs gevaarlijke situaties kunnen ontstaan die door weggebruikers ervaren worden als verkeersonveilig;</text:p>
            <text:p text:style-name="considerans.al">dat het noodzakelijk is om door middel van een aanpassing van de verkeerstekens ter aanduiding van de plaats op de weg het beoogde verkeersgebruik door weggebruikers te verduidelijken;</text:p>
            <text:p text:style-name="considerans.al">dat het Dorpsplein zoals hiervoor beschreven vanwege de inrichting van de openbare ruimte het beeld uitstraalt van een voetgangersdomein;</text:p>
            <text:p text:style-name="considerans.al">dat het voor weggebruikers logisch en begrijpelijk is om het Dorpsplein, gelegen tussen de Kerkstraat, Dorpstraat, Zuidelijke Parallelweg en parkeerterrein Dorpsplein, aan te duiden als voetpad (voetgangerszone);</text:p>
            <text:p text:style-name="considerans.al">dat het Dorpsplein, zijde Kerkstraat onderdeel is van een fietsroute en daarom het fietsen op dit weggedeelte wat aangeduid gaat worden als voetpad, wordt toegestaan;</text:p>
            <text:p text:style-name="considerans.al">dat bovenstaande gerealiseerd wordt door middel van het op het Dorpsplein plaatsen van borden begin/einde zone G7 van bijlage 1 van het RVV 1990, waarbij op het Dorpsplein door middel van het plaatsen van onderborden het fietsen op een deel van deze zone (Kerkstraat) wordt toegestaan; </text:p>
            <text:p text:style-name="considerans.al">dat vanwege de zonale instelling de bestaande verkeersborden G7 van bijlage 1 van het RVV 1990 overbodig zijn en verwijderd worden;</text:p>
            <text:p text:style-name="considerans.al">dat gelet op artikel 12 van het BABW voor het plaatsen of verwijderen van de borden C2, G7 en G11</text:p>
            <text:p text:style-name="considerans.al">van bijlage 1 van het RVV 1990 al dan niet voorzien van een onderbord, alsmede het verkeersteken</text:p>
            <text:p text:style-name="considerans.al">‘fietsstrook’ een verkeersbesluit, is vereist;</text:p>
            <text:p text:style-name="considerans.al">dat gelet op artikel 2 van de WVW 1994 de hiervoor benoemde verkeersmaatregel strekt tot het verzekeren van de veiligheid op de weg en het in stand houden van de weg en het waarborgen van de bruikbaarheid daarvan;</text:p>
            <text:p text:style-name="considerans.al">dat gelet op artikel 2 van de WVW 1994 het zoveel mogelijk waarborgen van de vrijheid van het verkeer</text:p>
            <text:p text:style-name="considerans.al">in het geding komt met uitvoeren van de hiervoor benoemde verkeersmaatregel;</text:p>
            <text:p text:style-name="considerans.al">dat gelet op alle voorgaande overwegingen het zoveel mogelijk waarborgen van de vrijheid van het</text:p>
            <text:p text:style-name="considerans.al">verkeer ondergeschikt is aan het verzekeren van de veiligheid op de weg en het in stand houden van</text:p>
            <text:p text:style-name="considerans.al">de weg en het waarborgen van de bruikbaarheid daarvan;</text:p>
            <text:p text:style-name="considerans.al">dat gelet op artikel 24 van het BABW overleg is gevoerd met de gemandateerde van de politie;</text:p>
            <text:p text:style-name="considerans.al">dat de politie heeft ingestemd met de hierna genoemde verkeersmaatregelen.</text:p>
            <text:p text:style-name="considerans.al">gelet op artikel 12 van het BABW voor het plaatsen en verwijderen van het verkeersbord G7 zone begin/einde van bijlage 1 van het RVV 1990 een verkeersbesluit is vereist;</text:p>
            <text:p text:style-name="considerans.al">gelet op artikel 2 van de WVW 1994 de verkeersmaatregel strekt tot het in stand houden van de weg en het waarborgen van de bruikbaarheid daarvan;</text:p>
            <text:p text:style-name="considerans.al">gelet op artikel 2 van de WVW 1994 het zoveel mogelijk waarborgen van de vrijheid van het verkeer in het geding komt bij het treffen van deze verkeersmaatregel;</text:p>
            <text:p text:style-name="considerans.al">gelet op voorgaande overwegingen het zoveel mogelijk waarborgen van de vrijheid van het verkeer van ondergeschikt belang wordt geacht;</text:p>
            <text:p text:style-name="considerans.al">op grond van artikel 24 van het Besluit Administratieve Bepalingen overleg heeft plaatsgevonden met de gemandateerde van de Korpschef van politie. Deze heeft met betrekking tot de in dit besluit genoemde maatregelen een positief advies afgegeven;</text:p>
            <text:p text:style-name="considerans_bottom"/>
          </text:section>
        </text:section>
        <text:section text:name="regeling-tekst_id1-3-2-2" text:style-name="regeling-tekst">
          <text:section text:name="tekst_id1-3-2-2-1" text:style-name="tekst">
            <text:p text:style-name="common-al">
            <text:span text:style-name="nadrukvet">Situatieschets</text:span>
          </text:p>
            <text:p text:style-name="common-al">
            <draw:frame><draw:text-box><text:section text:name="plaatje_id1-3-2-2-1-2-1" text:style-name="plaatje">
              <text:p text:style-name="illustratie_id1-3-2-2-1-2-1-1"><draw:frame draw:style-name="illustratie_id1-3-2-2-1-2-1-1" text:anchor-type="paragraph" svg:width="125mm" svg:height="98.80000000000001mm"><draw:image xlink:href="Pictures/Schermafbeelding2026-07-23085015ie1253386-0aab-44ed-b488-c5391d6a8b05.png" xlink:type="simple"/></draw:frame></text:p>
            </text:section></draw:text-box></draw:frame>
          </text:p>
            <text:p text:style-name="common-al">
            <text:span text:style-name="nadrukvet">Besluit</text:span>
          </text:p>
            <text:p text:style-name="common-al">Op grond van voorgaande overwegingen besluiten het college van burgemeester en wethouders van Westervoort: </text:p>
            <text:list text:style-name="id1-3-2-2-1-5">
              <text:list-item text:style-override="id1-3-2-2-1-5-1">
                <text:number>•</text:number>
                <text:p text:style-name="al">door middel van het plaatsen van verkeersborden G07zb (begin voetgangerszone) en G07ze (einde voetgangerszone) van bijlage 1 van het RVV1990 rond het rood omlijnde gebied (hier zijn geen fietsers toegestaan) nabij het Dorpsplein en het plaatsen van de Borden G07zb en Go7ze met onderbord “fietsers toegestaan.</text:p>
              </text:list-item>
            </text:list>
            <text:p text:style-name="last-al">
            <draw:frame><draw:text-box><text:section text:name="plaatje_id1-3-2-2-1-6-1" text:style-name="plaatje">
              <text:p text:style-name="illustratie_id1-3-2-2-1-6-1-1"><draw:frame draw:style-name="illustratie_id1-3-2-2-1-6-1-1" text:anchor-type="paragraph" svg:width="50mm" svg:height="31.400000000000002mm"><draw:image xlink:href="Pictures/Schermafbeelding2026-07-23085213i085a7bc9-e9e4-41c3-808a-2cf441a5a2a3.png" xlink:type="simple"/></draw:frame></text:p>
            </text:section></draw:text-box></draw:frame>
          </text:p>
            <text:p text:style-name="tekst_bottom"/>
          </text:section>
        </text:section>
        <text:section text:name="regeling-sluiting_id1-3-2-3" text:style-name="regeling-sluiting">
          <text:section text:name="ondertekening_id1-3-2-3-1">
            <text:p><text:span text:style-name="functie">Westervoort , 1 december 2025</text:span></text:p>
          </text:section>
          <text:section text:name="ondertekening_id1-3-2-3-2">
            <text:p><text:span text:style-name="functie">Burgemeester en wethouders van Westervoort,</text:span></text:p>
          </text:section>
          <text:section text:name="ondertekening_id1-3-2-3-3">
            <text:p><text:span text:style-name="functie">Namens deze,</text:span></text:p>
          </text:section>
          <text:section text:name="ondertekening_id1-3-2-3-4">
            <text:p><text:span text:style-name="functie">Ing. R. Loendersloot</text:span></text:p>
            <text:p><text:span text:style-name="functie">Verkeerskundig Medewerker</text:span></text:p>
            <text:p><text:span text:style-name="functie">Afdeling Realisatie &amp; Beheer</text:span></text:p>
          </text:section>
          <text:section text:name="ondertekening_id1-3-2-3-5">
            <text:p><text:span text:style-name="functie"/></text:p>
          </text:section>
        </text:section>
        <text:section text:name="bezwaarschrift_id1-3-2-4" text:style-name="bezwaarschrift">
          <text:p text:style-name="bezwaarschrift_top"/>
          <text:p text:style-name="bezwaarschrift_al">
          <text:span text:style-name="nadrukvet">Ter inzage</text:span>
        </text:p>
          <text:p text:style-name="bezwaarschrift_al">Dit besluit ligt voor eenieder ter inzage in het Gemeenteblad, deze is digitaal in te zien via <text:a xlink:href="http://www.officielebekendmakingen.nl" xlink:type="simple"><text:span text:style-name="nadrukondlijn">www.officielebekendmakingen.nl</text:span></text:a> </text:p>
          <text:p text:style-name="bezwaarschrift_al">
          <text:span text:style-name="nadrukvet">Rechtsmiddelen</text:span>
        </text:p>
          <text:p text:style-name="bezwaarschrift_al">Op grond van artikel 7:1 van de Algemene wet bestuursrecht kunt u tegen dit besluit binnen 6 weken na de dag van publicatie een gemotiveerd bezwaarschrift indienen bij het college van Burgemeester en wethouders, Postbus 40, 6930 AA Westervoort.</text:p>
          <text:p text:style-name="bezwaarschrift_al">Het bezwaarschrift moet worden ondertekende en moet tenminste bevatten: </text:p>
          <text:list text:style-name="id1-3-2-4-6">
            <text:list-item text:style-override="id1-3-2-4-6-1">
              <text:number>A.</text:number>
              <text:p text:style-name="al"> de naam en het adres van de indiener; </text:p>
            </text:list-item>
            <text:list-item text:style-override="id1-3-2-4-6-2">
              <text:number>B.</text:number>
              <text:p text:style-name="al"> de dagtekening; </text:p>
            </text:list-item>
            <text:list-item text:style-override="id1-3-2-4-6-3">
              <text:number>C.</text:number>
              <text:p text:style-name="al"> een omschrijving van het besluit waartegen het bezwaar is gericht </text:p>
            </text:list-item>
            <text:list-item text:style-override="id1-3-2-4-6-4">
              <text:number>D.</text:number>
              <text:p text:style-name="al"> de gronden van het bezwaar</text:p>
            </text:list-item>
          </text:list>
          <text:p text:style-name="bezwaarschrift_al">Dit bezwaarschrift schorst de werking van het besluit niet.</text:p>
          <text:p text:style-name="bezwaarschrift_al">Op grond van artikel 8:81 van de Algemene wet bestuursrecht kunt u de voorzieningenrechter van de rechtbank te Arnhem, sector bestuursrecht, Postbus 9030, 6800 EM Arnhem, verzoeken een voorlopige voorziening te treffen indien onverwijlde spoed, gelet op de betrokken belangen, dat vereist. Voorwaarde is dat u ook bezwaar hebt gemaakt.</text:p>
          <text:p text:style-name="bezwaarschrift_al">U kunt het verzoek voorlopige voorziening ook digitaal indienen bij de genoemde rechtbank via http://loket.rechtspraak.nl/bestuursrecht. Daarvoor moet u wel beschikken over een elektronische handtekening (DigiD). Voor een dergelijk verzoek is griffiegeld verschuldigd. Kijk op de genoemde site voor de precieze voorwaar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1-1" style:parent-style-name="Standard">
      <style:paragraph-properties style:line-spacing="0mm" style:text-autospace="none" ofo:line-height="0.001cm"/>
    </style:style>
    <style:style style:family="graphic" style:name="illustratie_id1-3-2-2-1-2-1-1" style:parent-style-name="Standard">
      <style:graphic-properties style:horizontal-pos="left" style:horizontal-rel="paragraph" style:vertical-pos="top" style:vertical-rel="paragraph" style:wrap="none" ofo:margin-right="3mm"/>
    </style:style>
    <style:style style:family="paragraph" style:name="illustratie_id1-3-2-2-1-6-1-1" style:parent-style-name="Standard">
      <style:paragraph-properties style:line-spacing="0mm" style:text-autospace="none" ofo:line-height="0.001cm"/>
    </style:style>
    <style:style style:family="graphic" style:name="illustratie_id1-3-2-2-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oort</text:p>
            </table:table-cell>
            <table:table-cell office:value-type="string" table:style-name="header.C">
              <text:p text:style-name="headerright"><text:span text:style-name="nr">Nr. 358324</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324</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324</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estervoort</meta:user-defined>
    <meta:user-defined meta:name="OVERHEID.Gemeente/OVERHEID.authority">Westervoort</meta:user-defined>
    <meta:user-defined meta:name="OVERHEID.Informatietype/DC.type">officiële publicatie</meta:user-defined>
    <meta:user-defined meta:name="OVERHEIDop.Rubriek/DC.type">verkeersbesluit of -mededeling</meta:user-defined>
    <meta:user-defined meta:name="OVERHEID.Gemeente/DCTERMS.publisher">Westervoor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Westervoort - instellen van een voetgangerszone - nabij Dorpsplein te Westervoort </meta:user-defined>
    <meta:user-defined meta:name="OVERHEIDvb.Wegcategorie/OVERHEIDvb.wegcategorie">Erftoegangsweg binnen de bebouwde kom</meta:user-defined>
    <meta:user-defined meta:name="OVERHEIDvb.Weggebruiker/OVERHEIDvb.weggebruiker">voetgangers</meta:user-defined>
    <meta:user-defined meta:name="OVERHEIDop.verkeersbordcode">G7</meta:user-defined>
    <meta:user-defined meta:name="OVERHEIDop.verkeersbordcode">G07zb</meta:user-defined>
    <dc:language>nl</dc:language>
    <meta:user-defined meta:name="OVERHEIDop.locatietype/OVERHEIDop.gebiedsmarkering">Weg</meta:user-defined>
    <meta:user-defined meta:name="DC.title">Verkeersbesluit voor het instellen van een voetgangerszone nabij Dorpsplein te Westervoort</meta:user-defined>
    <meta:user-defined meta:name="DCTERMS.W3CDTF/DCTERMS.available">2026-07-27</meta:user-defined>
    <meta:user-defined meta:name="DCTERMS.W3CDTF/OVERHEIDop.jaargang">2026</meta:user-defined>
    <meta:user-defined meta:name="OVERHEIDop.publicationIssue">358324</meta:user-defined>
    <meta:user-defined meta:name="OVERHEIDop.GmbID/DC.identifier">gmb-2026-358324</meta:user-defined>
    <meta:user-defined meta:name="OVERHEIDop.versieInformatie"/>
  </office:meta>
</office:document-meta>
</file>