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8 patiowoningen , It Súd, Hurde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bouwen van 8 patiowoningen , It Súd, Hurdegaryp</text:p>
            <text:p text:style-name="common-al">Zaaknummer: TZ2026-001814</text:p>
            <text:p text:style-name="common-al">Zaakadres: It Súd, Hurdegaryp</text:p>
            <text:p text:style-name="common-al">Omschrijving: het bouwen van 8 patiowoningen </text:p>
            <text:p text:style-name="common-al">Datum ontvangst: 22-07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583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814</meta:user-defined>
    <meta:user-defined meta:name="DCTERMS.abstract">het bouwen van 8 patiowoning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bouwen van 8 patiowoningen , It Súd, Hurdegary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8318</meta:user-defined>
    <meta:user-defined meta:name="OVERHEIDop.GmbID/DC.identifier">gmb-2026-358318</meta:user-defined>
    <meta:user-defined meta:name="OVERHEIDop.versieInformatie"/>
  </office:meta>
</office:document-meta>
</file>