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definitieve wijzigingsbesluit omgevingsvergunning t.b.v. de locatie Mijzijde 136 Kameri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oerden heeft op 30 december 2025 een omgevingsvergunning verleend aan I. Verduijn V.O.F. te Kamerik. De vergunning betreft het vergroten van de leefruimte voor de reeds toegestane aantal geiten. Het gaat hierbij over het houden van:</text:p>
            <text:p text:style-name="common-al">·        500 geiten van<text:span text:style-name="nadrukvet"/>1 jaar en ouder (HC1.100);</text:p>
            <text:p text:style-name="common-al">·        200 geiten van vanaf 61 dagen tot 1 jaar (HC2.100);</text:p>
            <text:p text:style-name="common-al">·        200 geiten tot 61 dagen (HC3.100).</text:p>
            <text:p text:style-name="common-al"> De inrichting is gelegen de Mijzijde 136 in Kamerik.</text:p>
            <text:p text:style-name="common-al"> </text:p>
            <text:p text:style-name="common-al">
            <text:span text:style-name="nadrukvet">Inwerkingtreding</text:span>
          </text:p>
            <text:p text:style-name="common-al">Het besluit is op 28 juli 2026 in werking getreden. Dit betekent dat de vergunde activiteit vanaf deze datum plaats mag vinden.</text:p>
            <text:p text:style-name="common-al">Ontvangstdatum aanvraag: 30-12-2025</text:p>
            <text:p text:style-name="common-al">Zaaknummer: Z/26/2001499</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Woerden, postbus 45, 3440 AA Woerden. De termijn voor het indienen van een bezwaar start op {{beslisdatum}} en bedraagt 6 weken. Voor meer informatie over de procedure kunt u contact opnemen met de Omgevingsdienst regio Utrecht via info@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5827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7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7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2001499</meta:user-defined>
    <meta:user-defined meta:name="DCTERMS.abstract">Beschikking regulier Bedrijfsmatige mba's Mijzijde 136 Kamerik</meta:user-defined>
    <dc:language>nl</dc:language>
    <meta:user-defined meta:name="OVERHEIDop.locatietype/OVERHEIDop.gebiedsmarkering">Vlak</meta:user-defined>
    <meta:user-defined meta:name="DC.title">Bekendmaking definitieve wijzigingsbesluit omgevingsvergunning t.b.v. de locatie Mijzijde 136 Kamerik</meta:user-defined>
    <meta:user-defined meta:name="DCTERMS.W3CDTF/DCTERMS.available">2026-07-27</meta:user-defined>
    <meta:user-defined meta:name="DCTERMS.W3CDTF/OVERHEIDop.jaargang">2026</meta:user-defined>
    <meta:user-defined meta:name="OVERHEIDop.publicationIssue">358279</meta:user-defined>
    <meta:user-defined meta:name="OVERHEIDop.GmbID/DC.identifier">gmb-2026-358279</meta:user-defined>
    <meta:user-defined meta:name="OVERHEIDop.versieInformatie"/>
  </office:meta>
</office:document-meta>
</file>