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aanpassen van bestaande gevelreclame, De Schakel 40 5651G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174 </text:p>
            <text:p text:style-name="common-al"> Omschrijving: aanpassen van bestaande gevelreclam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 Schakel 40 5651GH Eindhoven</text:p>
              </text:list-item>
            </text:list>
            <text:p text:style-name="common-al"> Datum ontvangst: 22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827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7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7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174</meta:user-defined>
    <meta:user-defined meta:name="DCTERMS.abstract">aanpassen van bestaande gevelreclame</meta:user-defined>
    <dc:language>nl</dc:language>
    <meta:user-defined meta:name="OVERHEIDop.locatietype/OVERHEIDop.gebiedsmarkering">Punt</meta:user-defined>
    <meta:user-defined meta:name="DC.title">Ingediende aanvraag omgevingsvergunning: aanpassen van bestaande gevelreclame, De Schakel 40 5651GH Eindho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78</meta:user-defined>
    <meta:user-defined meta:name="OVERHEIDop.GmbID/DC.identifier">gmb-2026-358278</meta:user-defined>
    <meta:user-defined meta:name="OVERHEIDop.versieInformatie"/>
  </office:meta>
</office:document-meta>
</file>