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voor bouwen van commerciële ruimte en daarboven een maisonette op locatie Willem Dreeslaan Dongen. ontvangstdatum 23 juli 2026</text:p>
      <text:section text:name="zakelijke-mededeling_id1-3-2" text:style-name="zakelijke-mededeling">
        <text:section text:name="zakelijke-mededeling-tekst_id1-3-2-1" text:style-name="zakelijke-mededeling-tekst">
          <text:section text:name="tekst_id1-3-2-1-1" text:style-name="tekst">
            <text:p text:style-name="common-al">Op 23 juli 2026 is een aanvraag ontvangen voor bouwen van commerciële ruimte en daarboven een maisonette op de locatie Willem Dreeslaan Dongen. De aanvraag is geregistreerd onder zaaknummer Z2026-00001199. De aanvraag betref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
            <text:p text:style-name="common-al">Procedure</text:p>
            <text:p text:style-name="last-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text:a xlink:href="mailto:vergunningenhandhaving@dongen.nl" xlink:type="simple">vergunningenhandhaving@dongen.nl</text:a> onder vermelding van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58273</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73</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73</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199</meta:user-defined>
    <meta:user-defined meta:name="DCTERMS.abstract">Willem Dreeslaan Dongen</meta:user-defined>
    <dc:language>nl</dc:language>
    <meta:user-defined meta:name="OVERHEIDop.locatietype/OVERHEIDop.gebiedsmarkering">Vlak</meta:user-defined>
    <meta:user-defined meta:name="DC.title">Ontvangst aanvraag omgevingsvergunning voor bouwen van commerciële ruimte en daarboven een maisonette op locatie Willem Dreeslaan Dongen. ontvangstdatum 23 juli 2026</meta:user-defined>
    <meta:user-defined meta:name="DCTERMS.W3CDTF/DCTERMS.available">2026-07-27</meta:user-defined>
    <meta:user-defined meta:name="DCTERMS.W3CDTF/OVERHEIDop.jaargang">2026</meta:user-defined>
    <meta:user-defined meta:name="OVERHEIDop.publicationIssue">358273</meta:user-defined>
    <meta:user-defined meta:name="OVERHEIDop.GmbID/DC.identifier">gmb-2026-358273</meta:user-defined>
    <meta:user-defined meta:name="OVERHEIDop.versieInformatie"/>
  </office:meta>
</office:document-meta>
</file>