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fdstraat 150A en 150B, Apeldoorn, het oprichten van 4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7-2026</text:p>
            <text:p text:style-name="common-al">Zaaknummer:  02006326995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582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2699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Hoofdstraat 150A en 150B, Apeldoorn, het oprichten van 4 appartemen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72</meta:user-defined>
    <meta:user-defined meta:name="OVERHEIDop.GmbID/DC.identifier">gmb-2026-358272</meta:user-defined>
    <meta:user-defined meta:name="OVERHEIDop.versieInformatie"/>
  </office:meta>
</office:document-meta>
</file>