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Tonnendijk 162 7681BT Vroomshoop, kappen van een eik, ontvangen op 22-07-2026, zaaknummer TR-Z2026-0016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om kappen of houtopstand vellen</text:p>
            <text:p text:style-name="common-al">
            <text:span text:style-name="nadrukvet">Waar:</text:span> Tonnendijk 162 7681BT Vroomshoop</text:p>
            <text:p text:style-name="common-al">
            <text:span text:style-name="nadrukvet">Project:</text:span> kappen van een eik</text:p>
            <text:p text:style-name="common-al">
            <text:span text:style-name="nadrukvet">Ingekomen:</text:span> 22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826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R-Z2026-001617</meta:user-defined>
    <meta:user-defined meta:name="DCTERMS.abstract">kappen van een e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Tonnendijk 162 7681BT Vroomshoop, kappen van een eik, ontvangen op 22-07-2026, zaaknummer TR-Z2026-001617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8263</meta:user-defined>
    <meta:user-defined meta:name="OVERHEIDop.GmbID/DC.identifier">gmb-2026-358263</meta:user-defined>
    <meta:user-defined meta:name="OVERHEIDop.versieInformatie"/>
  </office:meta>
</office:document-meta>
</file>