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arm Smidswei 28, 9298 RD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bben burgemeester en wethouders van de gemeente Noardeast-Fryslân een aanvraag ontvangen voor een omgevingsvergunning op locatie Harm Smidswei 28, 9298 RD Kollumersweach. De aanvraag is geregistreerd onder zaaknummer 2026-194565. De aanvraag betreft het nieuwbouwen van een unitgebouw ten behoeve van 13 unit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825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5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5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-194565</meta:user-defined>
    <meta:user-defined meta:name="DCTERMS.abstract">Aanvraag omgevingsvergunning voor het nieuwbouwen van een unitgebouw ten behoeve van 13 units op locatie Harm Smidswei 28, 9298 RD Kollumersweach</meta:user-defined>
    <dc:language>nl</dc:language>
    <meta:user-defined meta:name="OVERHEIDop.locatietype/OVERHEIDop.gebiedsmarkering">Punt</meta:user-defined>
    <meta:user-defined meta:name="DC.title">Ontvangst aanvraag omgevingsvergunning Harm Smidswei 28, 9298 RD Kollumersweach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258</meta:user-defined>
    <meta:user-defined meta:name="OVERHEIDop.GmbID/DC.identifier">gmb-2026-358258</meta:user-defined>
    <meta:user-defined meta:name="OVERHEIDop.versieInformatie"/>
  </office:meta>
</office:document-meta>
</file>