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leend vergunning voor het exploiteren van een gevelterras ten behoeve van de horeca-inrichting La Suite 2 B.V., Burgemeester Sweenslaan 16, 2262 BP Leidschendam - kenmerk 241818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errasvergunning verleend voor het exploiteren van een gevelterras ten behoeve van de horeca-inrichting La Suite 2 B.V.</text:p>
            <text:p text:style-name="common-al">
            
          </text:p>
            <text:p text:style-name="common-al">
            <text:span text:style-name="nadrukvet">Datum bekendmaking besluit: </text:span>23 juli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58256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256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2418183</meta:user-defined>
    <dc:language>nl</dc:language>
    <meta:user-defined meta:name="OVERHEIDop.locatietype/OVERHEIDop.gebiedsmarkering">Punt</meta:user-defined>
    <meta:user-defined meta:name="DC.title">Verleend vergunning voor het exploiteren van een gevelterras ten behoeve van de horeca-inrichting La Suite 2 B.V., Burgemeester Sweenslaan 16, 2262 BP Leidschendam - kenmerk 2418183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8256</meta:user-defined>
    <meta:user-defined meta:name="OVERHEIDop.GmbID/DC.identifier">gmb-2026-358256</meta:user-defined>
    <meta:user-defined meta:name="OVERHEIDop.versieInformatie"/>
  </office:meta>
</office:document-meta>
</file>