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een uitrit  aan Rietaak 11, 4251 RZ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een uitrit  aan Rietaak 11, 4251 RZ Werkendam (195914807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5-07-2026. De gemeente neemt daarover waarschijnlijk voor 09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825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5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5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959148073</meta:user-defined>
    <meta:user-defined meta:name="DCTERMS.abstract">uitrit</meta:user-defined>
    <dc:language>nl</dc:language>
    <meta:user-defined meta:name="OVERHEIDop.locatietype/OVERHEIDop.gebiedsmarkering">Punt</meta:user-defined>
    <meta:user-defined meta:name="DC.title">Gemeente Altena - Aanvraag vergunning voor het realiseren van een uitrit  aan Rietaak 11, 4251 RZ Werken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53</meta:user-defined>
    <meta:user-defined meta:name="OVERHEIDop.GmbID/DC.identifier">gmb-2026-358253</meta:user-defined>
    <meta:user-defined meta:name="OVERHEIDop.versieInformatie"/>
  </office:meta>
</office:document-meta>
</file>