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Kortewegje 5 en 7, 3245XM Sommel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juli 2026 een besluit genomen op de aanvraag met zaaknummer Z2026-00319 voor een omgevingsvergunning betreffende het splitsen van een woning naar 2 woningen op locatie Kortewegje 5 en 7, 3245XM Sommelsdijk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Zorgt u ervoor dat u dit doet binnen zes weken na de datum van verzending van dit beslui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5824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4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4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6-00319</meta:user-defined>
    <dc:language>nl</dc:language>
    <meta:user-defined meta:name="OVERHEIDop.locatietype/OVERHEIDop.gebiedsmarkering">Vlak</meta:user-defined>
    <meta:user-defined meta:name="DC.title">Kennisgeving besluit op aanvraag omgevingsvergunning Kortewegje 5 en 7, 3245XM Sommelsdij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48</meta:user-defined>
    <meta:user-defined meta:name="OVERHEIDop.GmbID/DC.identifier">gmb-2026-358248</meta:user-defined>
    <meta:user-defined meta:name="OVERHEIDop.versieInformatie"/>
  </office:meta>
</office:document-meta>
</file>