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herontwikkelen van een woning met bijgebouw naar 4 woningen naar bergingen aan Willem de Zwijgerweg 35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herontwikkelen van een woning met bijgebouw naar 4 woningen naar bergingen (Bouwactiviteit (technisch), Bouwactiviteit (omgevingsplan), Afwijken van regels in het omgevingsplan), Willem de Zwijgerweg 35, 4191 WC, in Geldermalsen (16-07-2026) (bezwaar mogelijk), ODR251049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5822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2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510495</meta:user-defined>
    <dc:language>nl</dc:language>
    <meta:user-defined meta:name="OVERHEIDop.locatietype/OVERHEIDop.gebiedsmarkering">Adres</meta:user-defined>
    <meta:user-defined meta:name="DC.title">Toestemming voor het herontwikkelen van een woning met bijgebouw naar 4 woningen naar bergingen aan Willem de Zwijgerweg 35 te Geldermals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8222</meta:user-defined>
    <meta:user-defined meta:name="OVERHEIDop.GmbID/DC.identifier">gmb-2026-358222</meta:user-defined>
    <meta:user-defined meta:name="OVERHEIDop.versieInformatie"/>
  </office:meta>
</office:document-meta>
</file>