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aanleggen van een paddock met een oefenplek en schuilstal, Schapendijk 1, 7215AL Jop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2 juli 2026 de volgende aanvraag voor een Omgevingsvergunning hebben ontvangen:</text:p>
            <text:p text:style-name="common-al">Schapendijk 1, 7215AL Joppe, het aanleggen van een paddock met een oefenplek en schuilstal, Z2026-01138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821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138</meta:user-defined>
    <meta:user-defined meta:name="DCTERMS.abstract">Z2026-01138 Schapendijk 1, 7215AL Joppe</meta:user-defined>
    <dc:language>nl</dc:language>
    <meta:user-defined meta:name="OVERHEIDop.locatietype/OVERHEIDop.gebiedsmarkering">Vlak</meta:user-defined>
    <meta:user-defined meta:name="DC.title">Aanvraag Omgevingsvergunning voor het aanleggen van een paddock met een oefenplek en schuilstal, Schapendijk 1, 7215AL Jopp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219</meta:user-defined>
    <meta:user-defined meta:name="OVERHEIDop.GmbID/DC.identifier">gmb-2026-358219</meta:user-defined>
    <meta:user-defined meta:name="OVERHEIDop.versieInformatie"/>
  </office:meta>
</office:document-meta>
</file>