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aanleggen van drainage aan Middelweg en Laan van Crayestein (percelen GDM00 I 718/416/289) te Tri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Een omgevingsvergunning is aangevraagd voor het aanleggen van drainage (Werk, niet zijnde bouwwerk, of werkzaamheid uitvoeren), Middelweg en Laan van Crayestein (percelen GDM00 I 718/416/289), in Tricht (15-07-2026) (geen bezwaar mogelijk), ODR2610404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358209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209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209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DR2610404</meta:user-defined>
    <dc:language>nl</dc:language>
    <meta:user-defined meta:name="OVERHEIDop.locatietype/OVERHEIDop.gebiedsmarkering">Weg</meta:user-defined>
    <meta:user-defined meta:name="OVERHEIDop.locatietype/OVERHEIDop.gebiedsmarkering">Weg</meta:user-defined>
    <meta:user-defined meta:name="DC.title">Aanvraag vergunning voor het aanleggen van drainage aan Middelweg en Laan van Crayestein (percelen GDM00 I 718/416/289) te Tricht</meta:user-defined>
    <meta:user-defined meta:name="DCTERMS.W3CDTF/DCTERMS.available">2026-07-28</meta:user-defined>
    <meta:user-defined meta:name="DCTERMS.W3CDTF/OVERHEIDop.jaargang">2026</meta:user-defined>
    <meta:user-defined meta:name="OVERHEIDop.publicationIssue">358209</meta:user-defined>
    <meta:user-defined meta:name="OVERHEIDop.GmbID/DC.identifier">gmb-2026-358209</meta:user-defined>
    <meta:user-defined meta:name="OVERHEIDop.versieInformatie"/>
  </office:meta>
</office:document-meta>
</file>