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Vergunning plaatsen steiger vanaf 27-7, Zuideinde 3, 1483 BZ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Zuideinde 3, 1483 BZ De Rijp<text:span text:style-name="nadrukvet">; </text:span>Vergunning plaatsen steiger vanaf 27-7</text:p>
            <text:p text:style-name="common-al">
            
          </text:p>
            <text:p text:style-name="common-al">Datum ontvangst: 22-07-2026</text:p>
            <text:p text:style-name="common-al">Zaaknummer: 0000139572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5820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5720</meta:user-defined>
    <dc:language>nl</dc:language>
    <meta:user-defined meta:name="OVERHEIDop.locatietype/OVERHEIDop.gebiedsmarkering">Punt</meta:user-defined>
    <meta:user-defined meta:name="DC.title">Omgevingsvergunning aangevraagd: Vergunning plaatsen steiger vanaf 27-7, Zuideinde 3, 1483 BZ De Rijp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03</meta:user-defined>
    <meta:user-defined meta:name="OVERHEIDop.GmbID/DC.identifier">gmb-2026-358203</meta:user-defined>
    <meta:user-defined meta:name="OVERHEIDop.versieInformatie"/>
  </office:meta>
</office:document-meta>
</file>