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Maasdijk / tegenover Uithof 2-10 te Maa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9 juli 2026 van een melding zoals bedoeld in hoofdstuk 4 van het Besluit activiteiten leefomgeving (Bal). De melding betreft het toepassen van 137 m³ grond t.b.v. aanvulling van de dijk. De locatie betreft <text:span text:style-name="nadrukvet">Maasdijk / tegenover Uithof 2-10 te Maasdijk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662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5820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0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0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estland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DCTERMS.abstract">Het toepassen van 137 m³ grond t.b.v. aanvulling van de dijk. </meta:user-defined>
    <dc:language>nl</dc:language>
    <meta:user-defined meta:name="OVERHEIDop.locatietype/OVERHEIDop.gebiedsmarkering">Lijn</meta:user-defined>
    <meta:user-defined meta:name="DC.title">Kennisgeving melding milieubelastende activiteit(en), Maasdijk / tegenover Uithof 2-10 te Maasdij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8202</meta:user-defined>
    <meta:user-defined meta:name="OVERHEIDop.GmbID/DC.identifier">gmb-2026-358202</meta:user-defined>
    <meta:user-defined meta:name="OVERHEIDop.versieInformatie"/>
  </office:meta>
</office:document-meta>
</file>