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36381254ib9ac2b73-442e-499d-821e-23232a727b1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Admiralengracht 24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dmiralengracht 240 (parkeervaknummer 11883948743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2.46603773584906mm"><draw:image xlink:href="Pictures/Afbeelding236381254ib9ac2b73-442e-499d-821e-23232a727b1f.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819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9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9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dmiralengracht 240 - Admiralengracht 24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dmiralengracht 240</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Admiralengracht 240</meta:user-defined>
    <meta:user-defined meta:name="DCTERMS.W3CDTF/DCTERMS.available">2026-07-27</meta:user-defined>
    <meta:user-defined meta:name="DCTERMS.W3CDTF/OVERHEIDop.jaargang">2026</meta:user-defined>
    <meta:user-defined meta:name="OVERHEIDop.publicationIssue">358199</meta:user-defined>
    <meta:user-defined meta:name="OVERHEIDop.GmbID/DC.identifier">gmb-2026-358199</meta:user-defined>
    <meta:user-defined meta:name="OVERHEIDop.versieInformatie"/>
  </office:meta>
</office:document-meta>
</file>