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verbouwen en uitbreiden van de woning aan Zuiderlingedijk 61 te Sp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Een omgevingsvergunning is aangevraagd voor het verbouwen en uitbreiden van de woning (Bouwactiviteit (omgevingsplan), Bouwactiviteit (technisch)), Zuiderlingedijk 61, 4211 BA, in Spijk (20-07-2026) (geen bezwaar mogelijk), ODR2610660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358184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184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184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2610660</meta:user-defined>
    <dc:language>nl</dc:language>
    <meta:user-defined meta:name="OVERHEIDop.locatietype/OVERHEIDop.gebiedsmarkering">Adres</meta:user-defined>
    <meta:user-defined meta:name="DC.title">Aanvraag vergunning voor het verbouwen en uitbreiden van de woning aan Zuiderlingedijk 61 te Spijk</meta:user-defined>
    <meta:user-defined meta:name="DCTERMS.W3CDTF/DCTERMS.available">2026-07-28</meta:user-defined>
    <meta:user-defined meta:name="DCTERMS.W3CDTF/OVERHEIDop.jaargang">2026</meta:user-defined>
    <meta:user-defined meta:name="OVERHEIDop.publicationIssue">358184</meta:user-defined>
    <meta:user-defined meta:name="OVERHEIDop.GmbID/DC.identifier">gmb-2026-358184</meta:user-defined>
    <meta:user-defined meta:name="OVERHEIDop.versieInformatie"/>
  </office:meta>
</office:document-meta>
</file>