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2 esdoorns, Dr. v.d. Hoevenlaan (nabij rotonde), Eef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2 juli 2026 de volgende aanvraag voor een Omgevingsvergunning hebben ontvangen:</text:p>
            <text:p text:style-name="common-al">Dr. v.d. Hoevenlaan (nabij rotonde), Eefde, het kappen van 2 esdoorns, Z2026-01129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5817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7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7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1129</meta:user-defined>
    <meta:user-defined meta:name="DCTERMS.abstract">Z2026-01129 Dr. v.d Hoevenlaan (nabij rotonde), Eefde</meta:user-defined>
    <dc:language>nl</dc:language>
    <meta:user-defined meta:name="OVERHEIDop.locatietype/OVERHEIDop.gebiedsmarkering">Punt</meta:user-defined>
    <meta:user-defined meta:name="DC.title">Aanvraag Omgevingsvergunning voor het kappen van 2 esdoorns, Dr. v.d. Hoevenlaan (nabij rotonde), Eefd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8172</meta:user-defined>
    <meta:user-defined meta:name="OVERHEIDop.GmbID/DC.identifier">gmb-2026-358172</meta:user-defined>
    <meta:user-defined meta:name="OVERHEIDop.versieInformatie"/>
  </office:meta>
</office:document-meta>
</file>