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bestemming gemengd naar wonen aan de Dorpsstraat 56, 2731 AR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wijzigen van de bestemming gemengd naar wonen aan de Dorpsstraat 56, 2731 AR Benthuizen, geregistreerd onder nr. 0484394467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2-07-2026. De gemeente neemt daarover waarschijnlijk voor 16-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5816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6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6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44670</meta:user-defined>
    <meta:user-defined meta:name="DCTERMS.abstract">Aanvraag vergunning voor het wijzigen van de bestemming gemengd naar wonen aan de Dorpsstraat 56, 2731 AR Benthuizen</meta:user-defined>
    <dc:language>nl</dc:language>
    <meta:user-defined meta:name="OVERHEIDop.locatietype/OVERHEIDop.gebiedsmarkering">Punt</meta:user-defined>
    <meta:user-defined meta:name="DC.title">Aanvraag vergunning voor het wijzigen van de bestemming gemengd naar wonen aan de Dorpsstraat 56, 2731 AR Benthuizen</meta:user-defined>
    <meta:user-defined meta:name="DCTERMS.W3CDTF/DCTERMS.available">2026-07-27</meta:user-defined>
    <meta:user-defined meta:name="DCTERMS.W3CDTF/OVERHEIDop.jaargang">2026</meta:user-defined>
    <meta:user-defined meta:name="OVERHEIDop.publicationIssue">358169</meta:user-defined>
    <meta:user-defined meta:name="OVERHEIDop.GmbID/DC.identifier">gmb-2026-358169</meta:user-defined>
    <meta:user-defined meta:name="OVERHEIDop.versieInformatie"/>
  </office:meta>
</office:document-meta>
</file>