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Krommenieërweg 14 Wormerveer , 15 meter richting 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KZ Aanneming &amp; Groenvoorziening B.V.</text:p>
            <text:p text:style-name="common-al">Zaaknummer: OD2026-0046496</text:p>
            <text:p text:style-name="common-al">DSO nummer: 2026071602228</text:p>
            <text:p text:style-name="common-al">Ontvangstdatum melding: 16-07-2026</text:p>
            <text:p text:style-name="common-al">Namens: Gemeente Zaanstad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58164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16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16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Zaansta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6496</meta:user-defined>
    <meta:user-defined meta:name="DCTERMS.abstract">2025-0083.DO7-9 Wormerveer Deel B</meta:user-defined>
    <dc:language>nl</dc:language>
    <meta:user-defined meta:name="OVERHEIDop.locatietype/OVERHEIDop.gebiedsmarkering">Vlak</meta:user-defined>
    <meta:user-defined meta:name="DC.title">Melding toepassen grond en baggerspecie - Nabij Krommenieërweg 14 Wormerveer , 15 meter richting oosten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164</meta:user-defined>
    <meta:user-defined meta:name="OVERHEIDop.GmbID/DC.identifier">gmb-2026-358164</meta:user-defined>
    <meta:user-defined meta:name="OVERHEIDop.versieInformatie"/>
  </office:meta>
</office:document-meta>
</file>