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snoeien twee bomen - Hezelstraat 12, 5469CE Erp</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 besloten om een aangevraagde omgevingsvergunning voor het adres Hezelstraat 12, 5469CE Erp te verlenen. </text:p>
            <text:p text:style-name="common-al">
            <text:span text:style-name="nadrukvet"> Gegevens aanvraag</text:span>
          </text:p>
            <text:p text:style-name="common-al"> Omschrijving: snoeien twee bomen</text:p>
            <text:p text:style-name="common-al"> Locatie: Hezelstraat 12, 5469CE Erp</text:p>
            <text:p text:style-name="common-al"> Zaaknummer: OW-2026-2446</text:p>
            <text:p text:style-name="common-al">Verzenddatum van het besluit: 23-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446.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5814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4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4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446</meta:user-defined>
    <meta:user-defined meta:name="DCTERMS.abstract">Gemeente Meierijstad - te verlenen - omgevingsvergunning - snoeien twee bomen - Hezelstraat 12, 5469CE Erp</meta:user-defined>
    <dc:language>nl</dc:language>
    <meta:user-defined meta:name="OVERHEIDop.locatietype/OVERHEIDop.gebiedsmarkering">Adres</meta:user-defined>
    <meta:user-defined meta:name="DC.title">Gemeente Meierijstad - te verlenen - omgevingsvergunning - snoeien twee bomen - Hezelstraat 12, 5469CE Erp</meta:user-defined>
    <meta:user-defined meta:name="DCTERMS.W3CDTF/DCTERMS.available">2026-07-27</meta:user-defined>
    <meta:user-defined meta:name="DCTERMS.W3CDTF/OVERHEIDop.jaargang">2026</meta:user-defined>
    <meta:user-defined meta:name="OVERHEIDop.publicationIssue">358141</meta:user-defined>
    <meta:user-defined meta:name="OVERHEIDop.GmbID/DC.identifier">gmb-2026-358141</meta:user-defined>
    <meta:user-defined meta:name="OVERHEIDop.versieInformatie"/>
  </office:meta>
</office:document-meta>
</file>