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en verhogen van de woning, het realiseren van een parkeerplaats, Populierenlaan 3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wij een aanvraag voor een Omgevingsvergunning ontvangen. De aanvraag is geregistreerd onder nummer Z2026-00000792. De vergunning is aangevraagd voor een het uitbreiden en verhogen van de woning, het realiseren van een parkeerplaats op locatie Populierenlaan 3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  <text:list-item text:style-override="id1-3-2-1-1-2-4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3 juli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581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0792</meta:user-defined>
    <meta:user-defined meta:name="DCTERMS.abstract">Betreft: aanvraag op locatie Populierenlaan 3 te Volendam</meta:user-defined>
    <dc:language>nl</dc:language>
    <meta:user-defined meta:name="OVERHEIDop.locatietype/OVERHEIDop.gebiedsmarkering">Vlak</meta:user-defined>
    <meta:user-defined meta:name="DC.title">Aanvraag vergunning voor het uitbreiden en verhogen van de woning, het realiseren van een parkeerplaats, Populierenlaan 3 te Volen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34</meta:user-defined>
    <meta:user-defined meta:name="OVERHEIDop.GmbID/DC.identifier">gmb-2026-358134</meta:user-defined>
    <meta:user-defined meta:name="OVERHEIDop.versieInformatie"/>
  </office:meta>
</office:document-meta>
</file>