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verrichten van breek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ontvangst melding </text:span>
            <text:span text:style-name="nadrukvet">voor het mobiel breken van bouw- en sloopafval</text:span>
          </text:p>
            <text:p text:style-name="common-al">Op 03-07-2026 heeft gemeente Waadhoeke een melding ontvangen voor de locatie Harlingerweg 49, 8801 PA Franeker. De melding is geregistreerd onder zaaknummer 2026-FUMO-0122765. De melding betreft het het mobiel breken van bouw- en sloopafval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ze melding is ontvangen voor een inrichting waarvoor algemene regels gelden. Tegen deze melding kan geen bezwaar of zienswijze worden ingediend. </text:p>
            <text:p text:style-name="common-al">
            
          </text:p>
            <text:p text:style-name="common-al">Voor inlichtingen neemt u contact op met de FUMO, e-mail <text:a xlink:href="mailto:VSA@fumo.nl" xlink:type="simple">VSA@fumo.nl</text:a> of tel. 0566-75 03 00. Bezoekadres: J.W.</text:p>
            <text:p text:style-name="last-al">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5811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177299</meta:user-defined>
    <meta:user-defined meta:name="DCTERMS.abstract">Melding voor het mobiel breken van bouw- en sloopafval op locatie Harlingerweg 49, 8801 PA Franeker.</meta:user-defined>
    <dc:language>nl</dc:language>
    <meta:user-defined meta:name="OVERHEIDop.locatietype/OVERHEIDop.gebiedsmarkering">Punt</meta:user-defined>
    <meta:user-defined meta:name="DC.title">Kennisgeving ontvangst melding voor het verrichten van breekwer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18</meta:user-defined>
    <meta:user-defined meta:name="OVERHEIDop.GmbID/DC.identifier">gmb-2026-358118</meta:user-defined>
    <meta:user-defined meta:name="OVERHEIDop.versieInformatie"/>
  </office:meta>
</office:document-meta>
</file>