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ijlmerplein 526 1102B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‘AH woordmerk huisje’ boven de entree van winkelpand Albert Heijn</text:p>
            <text:p text:style-name="common-al">Besluit: verleend</text:p>
            <text:p text:style-name="common-al">Besluit verzonden op: 22-07-2026</text:p>
            <text:p text:style-name="common-al">Zaakadres: Bijlmerplein 526 1102BE Amsterdam</text:p>
            <text:p text:style-name="common-al">Zaaknummer: Z2026-024668</text:p>
            <text:p text:style-name="common-al">DSO-nummer: 202606050114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4668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11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24668</meta:user-defined>
    <meta:user-defined meta:name="DCTERMS.abstract">plaatsen van een ‘AH woordmerk huisje’ boven de entree van winkelpand Albert Heij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ijlmerplein 526 1102BE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16</meta:user-defined>
    <meta:user-defined meta:name="OVERHEIDop.GmbID/DC.identifier">gmb-2026-358116</meta:user-defined>
    <meta:user-defined meta:name="OVERHEIDop.versieInformatie"/>
  </office:meta>
</office:document-meta>
</file>