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n Smitslaan 10- 12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9-07-2026 een aanvraag voor een omgevingsvergunning is ingediend voor:</text:p>
            <text:p text:style-name="common-al">- <text:span text:style-name="nadrukvet">Jan Smitslaan 10-12 te Someren</text:span>, inzake het wijzigen van het gebruik i.v.m. herontwikkelen locatie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581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2434</meta:user-defined>
    <meta:user-defined meta:name="DCTERMS.abstract">Wijzigen gebruik in verband met herontwikkelen locatie Jan Smitslaan 10-12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an Smitslaan 10- 12 te Som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8101</meta:user-defined>
    <meta:user-defined meta:name="OVERHEIDop.GmbID/DC.identifier">gmb-2026-358101</meta:user-defined>
    <meta:user-defined meta:name="OVERHEIDop.versieInformatie"/>
  </office:meta>
</office:document-meta>
</file>