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Kantershof 54 1104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aan de achtergevel van de woning</text:p>
            <text:p text:style-name="common-al">Besluit: </text:p>
            <text:p text:style-name="common-al">Besluit verzonden op: 22-07-2026</text:p>
            <text:p text:style-name="common-al">Zaakadres: Kantershof 54 1104GC Amsterdam</text:p>
            <text:p text:style-name="common-al">Zaaknummer: Z2026-023382</text:p>
            <text:p text:style-name="common-al">DSO-nummer: 20260528015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3382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09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382</meta:user-defined>
    <meta:user-defined meta:name="DCTERMS.abstract">realiseren van een aanbouw aan de achter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 Kantershof 54 1104GC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91</meta:user-defined>
    <meta:user-defined meta:name="OVERHEIDop.GmbID/DC.identifier">gmb-2026-358091</meta:user-defined>
    <meta:user-defined meta:name="OVERHEIDop.versieInformatie"/>
  </office:meta>
</office:document-meta>
</file>