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verbouwen van de school aan Wethouder Raamsstraat 1, 4286 BV Alm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verbouwen van de school aan Wethouder Raamsstraat 1, 4286 BV Almkerk (1959147960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5-07-2026. De gemeente neemt daarover waarschijnlijk voor 09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5808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8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08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47960</meta:user-defined>
    <meta:user-defined meta:name="DCTERMS.abstract">het verbouwen van de school</meta:user-defined>
    <dc:language>nl</dc:language>
    <meta:user-defined meta:name="OVERHEIDop.locatietype/OVERHEIDop.gebiedsmarkering">Punt</meta:user-defined>
    <meta:user-defined meta:name="DC.title">Gemeente Altena - Aanvraag vergunning voor het verbouwen van de school aan Wethouder Raamsstraat 1, 4286 BV Almker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088</meta:user-defined>
    <meta:user-defined meta:name="OVERHEIDop.GmbID/DC.identifier">gmb-2026-358088</meta:user-defined>
    <meta:user-defined meta:name="OVERHEIDop.versieInformatie"/>
  </office:meta>
</office:document-meta>
</file>