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anwezigheidsvergunning kansspelautomaten Koningin Julianalaan 16, 1421AH Uithoorn - een aanvraag aanwezigheidsvergunning speelautoma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15</text:p>
            <text:p text:style-name="common-al">Soort aanvraag: Aanwezigheidsvergunning kansspelautomaten</text:p>
            <text:p text:style-name="common-al">Ontvangstdatum: 22 juli 2026</text:p>
            <text:p text:style-name="common-al">Omschrijving: een aanvraag aanwezigheidsvergunning speelautomaten</text:p>
            <text:p text:style-name="common-al">Locatie: Koningin Julianalaan 16, 1421AH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5808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8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8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15</meta:user-defined>
    <meta:user-defined meta:name="DCTERMS.abstract">Aanvraag Aanwezigheidsvergunning kansspelautomaten Koningin Julianalaan 16, 1421AH Uithoorn - een aanvraag aanwezigheidsvergunning speelautomaten</meta:user-defined>
    <dc:language>nl</dc:language>
    <meta:user-defined meta:name="OVERHEIDop.locatietype/OVERHEIDop.gebiedsmarkering">Vlak</meta:user-defined>
    <meta:user-defined meta:name="DC.title">Aanvraag Aanwezigheidsvergunning kansspelautomaten Koningin Julianalaan 16, 1421AH Uithoorn - een aanvraag aanwezigheidsvergunning speelautomaten</meta:user-defined>
    <meta:user-defined meta:name="DCTERMS.W3CDTF/DCTERMS.available">2026-07-27</meta:user-defined>
    <meta:user-defined meta:name="DCTERMS.W3CDTF/OVERHEIDop.jaargang">2026</meta:user-defined>
    <meta:user-defined meta:name="OVERHEIDop.publicationIssue">358081</meta:user-defined>
    <meta:user-defined meta:name="OVERHEIDop.GmbID/DC.identifier">gmb-2026-358081</meta:user-defined>
    <meta:user-defined meta:name="OVERHEIDop.versieInformatie"/>
  </office:meta>
</office:document-meta>
</file>