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jlmerplein 888A 1102M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inwendig verlichte doosletterteksten met de tekst 'ZO Jazz Stage'</text:p>
            <text:p text:style-name="common-al">Besluit: verleend</text:p>
            <text:p text:style-name="common-al">Besluit verzonden op: 22-07-2026</text:p>
            <text:p text:style-name="common-al">Zaakadres: Bijlmerplein 888A 1102MG Amsterdam</text:p>
            <text:p text:style-name="common-al">Zaaknummer: Z2026-015434</text:p>
            <text:p text:style-name="common-al">DSO-nummer: 20260407022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15434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07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15434</meta:user-defined>
    <meta:user-defined meta:name="DCTERMS.abstract">plaatsen van twee inwendig verlichte doosletterteksten met de tekst 'ZO Jazz Stage'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ijlmerplein 888A 1102MG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79</meta:user-defined>
    <meta:user-defined meta:name="OVERHEIDop.GmbID/DC.identifier">gmb-2026-358079</meta:user-defined>
    <meta:user-defined meta:name="OVERHEIDop.versieInformatie"/>
  </office:meta>
</office:document-meta>
</file>