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afwijken omgevingsplan voor het realiseren van een buitenschoolse opvang - Efterwei 18-20, 9221SK Rottevall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Efterwei 18-20, 9221SK Rottevalle, afwijken omgevingsplan voor het realiseren van een buitenschoolse opvang, ontvangen: 22 juli 2026. De aanvraag is geregistreerd onder zaaknummer Z2026-0000230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5807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7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07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09</meta:user-defined>
    <meta:user-defined meta:name="DCTERMS.abstract">Aanvraag omgevingsvergunning: Efterwei 18-20, 9221SK Rottevalle, afwijken omgevingsplan voor het realiseren van een buitenschoolse opvang, ontvangen: 22 juli 2026, zaaknummer: Z2026-00002309</meta:user-defined>
    <dc:language>nl</dc:language>
    <meta:user-defined meta:name="OVERHEIDop.locatietype/OVERHEIDop.gebiedsmarkering">Vlak</meta:user-defined>
    <meta:user-defined meta:name="DC.title">Gemeente Smallingerland - aanvraag omgevingsvergunning - afwijken omgevingsplan voor het realiseren van een buitenschoolse opvang - Efterwei 18-20, 9221SK Rottevalle</meta:user-defined>
    <meta:user-defined meta:name="DCTERMS.W3CDTF/DCTERMS.available">2026-07-27</meta:user-defined>
    <meta:user-defined meta:name="DCTERMS.W3CDTF/OVERHEIDop.jaargang">2026</meta:user-defined>
    <meta:user-defined meta:name="OVERHEIDop.publicationIssue">358070</meta:user-defined>
    <meta:user-defined meta:name="OVERHEIDop.GmbID/DC.identifier">gmb-2026-358070</meta:user-defined>
    <meta:user-defined meta:name="OVERHEIDop.versieInformatie"/>
  </office:meta>
</office:document-meta>
</file>