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Pronkgevel 7 Assendelft , 45 meter richting noor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KZ Aanneming &amp; Groenvoorziening B.V.</text:p>
            <text:p text:style-name="common-al">Zaaknummer: OD2026-0046449</text:p>
            <text:p text:style-name="common-al">DSO nummer: 2026071601812</text:p>
            <text:p text:style-name="common-al">Ontvangstdatum melding: 16-07-2026</text:p>
            <text:p text:style-name="common-al">Namens: Gemeente Zaanstad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58050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05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05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Zaan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6449</meta:user-defined>
    <meta:user-defined meta:name="DCTERMS.abstract">2025-0083.DO7-1 Assendelft Noord</meta:user-defined>
    <dc:language>nl</dc:language>
    <meta:user-defined meta:name="OVERHEIDop.locatietype/OVERHEIDop.gebiedsmarkering">Vlak</meta:user-defined>
    <meta:user-defined meta:name="DC.title">Melding toepassen grond en baggerspecie - Nabij Pronkgevel 7 Assendelft , 45 meter richting noordwest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050</meta:user-defined>
    <meta:user-defined meta:name="OVERHEIDop.GmbID/DC.identifier">gmb-2026-358050</meta:user-defined>
    <meta:user-defined meta:name="OVERHEIDop.versieInformatie"/>
  </office:meta>
</office:document-meta>
</file>