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rlagelaan 108, 1222 KA Hilversum, Verzoeklocatie 2026072201292 (kappen 1 boom); 1991825; 22-07-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Berlagelaan 108, 1222 KA Hilversum, Verzoeklocatie 2026072201292 (kappen 1 boom); 1991825; 22-07-2026; Status: Aanvraag ontvangen, gemeente Hilversum</text:p>
            <text:p text:style-name="common-al">
            
          </text:p>
            <text:p text:style-name="common-al">Datum indiening aanvraag: 22-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5801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1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1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1825</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Vlak</meta:user-defined>
    <meta:user-defined meta:name="DC.title">Berlagelaan 108, 1222 KA Hilversum, Verzoeklocatie 2026072201292 (kappen 1 boom); 1991825; 22-07-2026; Status: Aanvraag ontvangen, gemeente Hilversum</meta:user-defined>
    <meta:user-defined meta:name="DCTERMS.W3CDTF/DCTERMS.available">2026-07-27</meta:user-defined>
    <meta:user-defined meta:name="DCTERMS.W3CDTF/OVERHEIDop.jaargang">2026</meta:user-defined>
    <meta:user-defined meta:name="OVERHEIDop.publicationIssue">358015</meta:user-defined>
    <meta:user-defined meta:name="OVERHEIDop.GmbID/DC.identifier">gmb-2026-358015</meta:user-defined>
    <meta:user-defined meta:name="OVERHEIDop.versieInformatie"/>
  </office:meta>
</office:document-meta>
</file>