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.A.Fijnvandraatlaan 24 ter hoogte van nummer: 24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J.A.Fijnvandraatlaan 24 ter hoogte van nummer: 24 in </text:p>
            <text:p text:style-name="common-al">Looptijd :25-08-2026 t/m 28-08-2026</text:p>
            <text:p text:style-name="common-al">Verzonden naar aanvrager op: 22-07-2026</text:p>
            <text:p text:style-name="common-al">Kenmerk gemeente: Z/26/31606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068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7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7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7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683</meta:user-defined>
    <meta:user-defined meta:name="DCTERMS.abstract">TVM parkeervak,TVM stremmen,J.A.Fijnvandraatlaan 24 1381EW, 20260825, J.A.Fijnvandraatlaan 24 ter hoogte van nummer: 24</meta:user-defined>
    <dc:language>nl</dc:language>
    <meta:user-defined meta:name="OVERHEIDop.locatietype/OVERHEIDop.gebiedsmarkering">Punt</meta:user-defined>
    <meta:user-defined meta:name="DC.title">Besluit apv vergunning Verleend - J.A.Fijnvandraatlaan 24 ter hoogte van nummer: 24 i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79</meta:user-defined>
    <meta:user-defined meta:name="OVERHEIDop.GmbID/DC.identifier">gmb-2026-357979</meta:user-defined>
    <meta:user-defined meta:name="OVERHEIDop.versieInformatie"/>
  </office:meta>
</office:document-meta>
</file>