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mgevingsvergunning Verlengen beslistermijn - Nieuwlanderweg 10 in De Waal, Westerweg 32 in Den Hoorn, Hoornderweg 16 in Den Burg, Pelikaanweg 1A in De Koog, Lageveld 7 in Oosterend</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Texel maken bekend dat zij hebben besloten de beslistermijn te verlengen met een termijn van 6 weken voor de volgende aanvraag:</text:p>
            <text:p text:style-name="common-al">(1793 ET) Nieuwlanderweg 10 in De Waal, (1797 RG) Westerweg 32 in Den Hoorn, (1791 PN) Hoornderweg 16 in Den Burg, (1796 NN) Pelikaanweg 1A in De Koog, (1794 GE) Lageveld 7 in Oosterend: zaaknummer 3770854 Het aanleggen van 5 kolken in het kader van een herstelproject van oude landschapselementen. De uiterste beslisdatum wordt 7 september 2026. </text:p>
            <text:p text:style-name="last-al">Tegen deze publicatie kunt u geen bezwaar maken. Bezwaren kunt u pas indienen als de omgevingsvergunning is verleen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exel</text:p>
            </table:table-cell>
            <table:table-cell office:value-type="string" table:style-name="header.C">
              <text:p text:style-name="headerright"><text:span text:style-name="nr">Nr. 357822</text:span><text:line-break/><text:date style:data-style-name="dag" text:fixed="true" text:date-value="2026-07-24"/><text:line-break/><text:date style:data-style-name="jaar" text:fixed="true" text:date-value="2026-07-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7822</text:span><text:date style:data-style-name="nicedate" text:fixed="true" text:date-value="2026-07-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7822</text:span><text:date style:data-style-name="nicedate" text:fixed="true" text:date-value="2026-07-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Web-ZM/3.52/xml/MC-DRP-OmgevingsvergunningAanvraag-Web-ZM.xml</meta:user-defined>
    <meta:user-defined meta:name="OVERHEID.Gemeente/DC.creator">Texel</meta:user-defined>
    <meta:user-defined meta:name="OVERHEIDop.Rubriek/DC.type">omgevingsvergunning</meta:user-defined>
    <meta:user-defined meta:name="OVERHEID.Informatietype/DC.type">officiële publicatie</meta:user-defined>
    <meta:user-defined meta:name="OVERHEID.Gemeente/DCTERMS.publisher">Texel</meta:user-defined>
    <meta:user-defined meta:name="OVERHEID.Gemeente/OVERHEID.authority">Texel</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3770854</meta:user-defined>
    <dc:language>nl</dc:language>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DC.title">Omgevingsvergunning Verlengen beslistermijn - Nieuwlanderweg 10 in De Waal, Westerweg 32 in Den Hoorn, Hoornderweg 16 in Den Burg, Pelikaanweg 1A in De Koog, Lageveld 7 in Oosterend</meta:user-defined>
    <meta:user-defined meta:name="DCTERMS.W3CDTF/DCTERMS.available">2026-07-24</meta:user-defined>
    <meta:user-defined meta:name="DCTERMS.W3CDTF/OVERHEIDop.jaargang">2026</meta:user-defined>
    <meta:user-defined meta:name="OVERHEIDop.publicationIssue">357822</meta:user-defined>
    <meta:user-defined meta:name="OVERHEIDop.GmbID/DC.identifier">gmb-2026-357822</meta:user-defined>
    <meta:user-defined meta:name="OVERHEIDop.versieInformatie"/>
  </office:meta>
</office:document-meta>
</file>