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Kadijksweg 10C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1 LT) Kadijksweg 10C in Den Burg: zaaknummer 3793176 Het tijdelijk permanent bewonen van een recreatief opstal (ontvangen op 15 juli 2026): Buitenplanse omgevingsplanactiviteit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5781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1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1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93176</meta:user-defined>
    <dc:language>nl</dc:language>
    <meta:user-defined meta:name="OVERHEIDop.locatietype/OVERHEIDop.gebiedsmarkering">Adres</meta:user-defined>
    <meta:user-defined meta:name="DC.title">Omgevingsvergunning Aangevraagd - Kadijksweg 10C in Den Bur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812</meta:user-defined>
    <meta:user-defined meta:name="OVERHEIDop.GmbID/DC.identifier">gmb-2026-357812</meta:user-defined>
    <meta:user-defined meta:name="OVERHEIDop.versieInformatie"/>
  </office:meta>
</office:document-meta>
</file>